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19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4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103:1040</text:p>
          </table:table-cell>
          <table:table-cell office:value-type="string" table:number-columns-spanned="3" table:number-rows-spanned="1" table:style-name="ce15">
            <text:p>59717.00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10201:5698</text:p>
          </table:table-cell>
          <table:table-cell office:value-type="string" table:number-columns-spanned="3" table:number-rows-spanned="1" table:style-name="ce15">
            <text:p>72289.00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70202:1130</text:p>
          </table:table-cell>
          <table:table-cell office:value-type="string" table:number-columns-spanned="3" table:number-rows-spanned="1" table:style-name="ce15">
            <text:p>8712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130401:11940</text:p>
          </table:table-cell>
          <table:table-cell office:value-type="string" table:number-columns-spanned="3" table:number-rows-spanned="1" table:style-name="ce15">
            <text:p>141947.91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2:010723:631</text:p>
          </table:table-cell>
          <table:table-cell office:value-type="string" table:number-columns-spanned="3" table:number-rows-spanned="1" table:style-name="ce15">
            <text:p>79997.40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3:030203:8151</text:p>
          </table:table-cell>
          <table:table-cell office:value-type="string" table:number-columns-spanned="3" table:number-rows-spanned="1" table:style-name="ce15">
            <text:p>125350.47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3:040301:3862</text:p>
          </table:table-cell>
          <table:table-cell office:value-type="string" table:number-columns-spanned="3" table:number-rows-spanned="1" table:style-name="ce15">
            <text:p>6002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5:030101:209</text:p>
          </table:table-cell>
          <table:table-cell office:value-type="string" table:number-columns-spanned="3" table:number-rows-spanned="1" table:style-name="ce15">
            <text:p>126877.14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6:030203:15</text:p>
          </table:table-cell>
          <table:table-cell office:value-type="string" table:number-columns-spanned="3" table:number-rows-spanned="1" table:style-name="ce15">
            <text:p>371312.37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6:080503:561</text:p>
          </table:table-cell>
          <table:table-cell office:value-type="string" table:number-columns-spanned="3" table:number-rows-spanned="1" table:style-name="ce15">
            <text:p>230904.00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8:010112:545</text:p>
          </table:table-cell>
          <table:table-cell office:value-type="string" table:number-columns-spanned="3" table:number-rows-spanned="1" table:style-name="ce15">
            <text:p>1188627.59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9:010112:656</text:p>
          </table:table-cell>
          <table:table-cell office:value-type="string" table:number-columns-spanned="3" table:number-rows-spanned="1" table:style-name="ce15">
            <text:p>124718.57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10:010401:181</text:p>
          </table:table-cell>
          <table:table-cell office:value-type="string" table:number-columns-spanned="3" table:number-rows-spanned="1" table:style-name="ce15">
            <text:p>51990.66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10:040302:3781</text:p>
          </table:table-cell>
          <table:table-cell office:value-type="string" table:number-columns-spanned="3" table:number-rows-spanned="1" table:style-name="ce15">
            <text:p>127345.35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11:100807:1620</text:p>
          </table:table-cell>
          <table:table-cell office:value-type="string" table:number-columns-spanned="3" table:number-rows-spanned="1" table:style-name="ce15">
            <text:p>124881.25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11:100807:1621</text:p>
          </table:table-cell>
          <table:table-cell office:value-type="string" table:number-columns-spanned="3" table:number-rows-spanned="1" table:style-name="ce15">
            <text:p>152958.00</text:p>
          </table:table-cell>
          <table:covered-table-cell table:number-columns-repeated="2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80201:1506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130401:14312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5:000000:106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5:000000:107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5:000000:1070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5:000000:11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5:000000:117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5:000000:1711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5:000000:1874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5:000000:2198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5:000000:6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5:040101:1072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5:040101:109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5:0401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5:040101:170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5:040101:180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5:040101:20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5:040101:222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5:040101:230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5:040101:347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5:040101:352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5:040101:35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5:040101:356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5:040101:360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5:040101:362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5:040101:36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5:040101:366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5:040101:36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5:040101:371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5:040101:372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5:040101:374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5:040101:43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5:040101:438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5:040101:440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5:040101:44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5:040101:446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5:040101:452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5:040101:454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5:040101:86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5:041001:34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5:041104:176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5:041104:177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5:041104:4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5:041106:213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11:000000:16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11:000000:424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11:000000:425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11:151104:8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11:151105:44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11:151105:59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11:151105:60</text:p>
          </table:table-cell>
          <table:covered-table-cell table:number-columns-repeated="3"/>
          <table:table-cell office:value-type="string" table:number-columns-spanned="3" table:number-rows-spanned="1" table:style-name="ce15">
            <text:p>12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d7730d529a2c1da6295fbe1530fe42dbbb9913066a9b3709143d4d4f0e5ab3398db0b254185f411dfd2e266d6c305309c1bd80ade5087f0a409af5412b6defb1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9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4T04:53:56Z</meta:creation-date>
    <dc:date>2026-08-24T04:53:56Z</dc:date>
  </office:meta>
</office:document-meta>
</file>